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онькове-разработали-препарат-для-терапии-рассеянного-склероза"/>В Конькове разработали препарат для терапии рассеянного склероза<text:bookmark-end text:name="в-конькове-разработали-препарат-для-терапии-рассеянного-склероза"/></text:h>
      <text:p text:style-name="First_20_paragraph">28.06.2016</text:p>
      <text:p text:style-name="Text_20_body"><text:span text:style-name="T1">Команда учёных из Института биоорганической химии РАН, компаний «Фармасинтез» и “Xenetic” и Санкт-Петербургского городского центра по лечению рассеянного склероза № 31 создала новую форму вакцины для лечения одного из тяжелейших нейродегенеративных заболеваний аутоиммунной природы.</text:span></text:p>
      <text:p text:style-name="Text_20_body"><text:line-break/></text:p>
      <text:p text:style-name="Text_20_body">Препарат уже успешно прошёл доклинические испытания и две стадии клинических, что, в случае положительных результатов третьей стадии, позволит использовать его в лечении больных рассеянным склерозом. Результаты опубликованы в журнале Neurotherapeutics.</text:p>
      <text:p text:style-name="Text_20_body"><text:line-break/></text:p>
      <text:p text:style-name="Text_20_body">Рассеянный склероз – нейродегенеративное заболевание, при котором происходит повреждение защитной оболочки нервных волокон, что приводит к постепенной утрате различных функций нервной системы, связанных с физическим и психоэмоциональным состоянием больного. В России от болезни страдают более 200 тысяч человек в возрасте от 15–25 лет.</text:p>
      <text:p text:style-name="Text_20_body"><text:line-break/></text:p>
      <text:p text:style-name="Text_20_body">«В России основная масса препаратов закупается за границей за счёт бюджета, например, один из самых популярных препаратов обходится в сумму более 3 млрд рублей ежегодно. Очевидно, что решить социальную и экономическую задачу способно создание качественного отечественного лекарства, чем мы сейчас и занимаемся», - говорит Алексей Белогуров, кандидат химических наук, старший научный сотрудник Лаборатории биокатализа ИБХ РАН, один из авторов статьи.</text:p>
      <text:p text:style-name="Text_20_body"><text:line-break/></text:p>
      <text:p text:style-name="Text_20_body">Учёные из ИБХ РАН предложили вакцину, главный компонент которой – липосомы. Они содержат фрагменты белка миелина, в организме выполняющего роль структурного изолятора нервных волокон. В ходе эксперимента были отобраны три фрагмента белка, один из которых обладает лечебным эффектом на начальных этапах развития болезни, а два других предотвращают развитие патологии на стадии ремиссии. В лаборатории установили, что самый эффективный вариант – совместное введение всех трех фрагментов внутри липосом.</text:p>
      <text:p text:style-name="Text_20_body"><text:line-break/></text:p>
      <text:p text:style-name="Text_20_body">Доклинические испытания проводили на крысах, больных экспериментальным аутоиммунным энцефаломиелитом, который похож на рассеянный склероз у человека. В результате установили положительное действие фрагментов белка миелина и опробовали разработанную вакцину. Созданные вакцины были протестированы в серии клинических испытаний на здоровых добровольцах и пациентах с рассеянным склерозом, проведенных в пяти крупных национальных центрах на территории России. Оказалось, что препарат обладает хорошей переносимостью и очень малой вероятностью осложнений.</text:p>
      <text:p text:style-name="Text_20_body"><text:line-break/></text:p>
      <text:p text:style-name="Text_20_body">Значимость основного белка миелина и его перспективность для исследований в области терапии рассеянного склероза сотрудники лаборатории показали еще в 2006–2008 годах: тогда учёные исследовали аутоантитела из сыворотки крови больных рассеянным склерозом и лабораторных животных, развивающих экспериментальный аутоиммунный энцефалит.</text:p>
      <text:p text:style-name="Text_20_body"><text:line-break/></text:p>
      <text:p text:style-name="Text_20_body">Остаётся ждать результатов заключительной фазы испытаний, которая допустит новый препарат до клинической практики для лечения рассеянного склероза.</text:p>
      <text:p text:style-name="Text_20_body"><text:line-break/></text:p>
      <text:p text:style-name="Text_20_body">Адрес страницы: <text:a xlink:type="simple" xlink:href="http://konkovo.mos.ru/presscenter/news/detail/3246231.html" office:name=""><text:span text:style-name="Definition">http://konkovo.mos.ru/presscenter/news/detail/3246231.html</text:span></text:a></text:p>
      <text:p text:style-name="Text_20_body"><text:a xlink:type="simple" xlink:href="http://konkovo.mos.ru" office:name=""><text:span text:style-name="Definition">Управа района Конь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4T09:03:26Z</meta:creation-date>
    <dc:date>2024-08-24T09:03:26Z</dc:date>
  </office:meta>
</office:document-meta>
</file>