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осстройнадзор-обследует-объекты-строительства-по-программе-реновации-в-конькове"/>Мосгосстройнадзор обследует объекты строительства по программе реновации в Конькове<text:bookmark-end text:name="мосгосстройнадзор-обследует-объекты-строительства-по-программе-реновации-в-конькове"/></text:h>
      <text:p text:style-name="First_20_paragraph">07.10.2020</text:p>
      <text:p text:style-name="Text_20_body"><text:line-break/></text:p>
      <text:p text:style-name="Text_20_body"><text:span text:style-name="T1">На этой неделе эксперты оценят строительные работы в жилых домах по программе реновации в районах Коньково, Зюзино, Обручевский, Савелки, Таганский, Выхино-Жулебино, Савелки и Люблино. Также специалисты проинспектируют строительство гостиничного комплекса на Ленинском проспекте, вл. 90/2.</text:span></text:p>
      <text:p text:style-name="Text_20_body"><text:line-break/></text:p>
      <text:p text:style-name="Text_20_body">Как сообщается на сайте Комплекса градостроительной политики и строительства Москвы, всего Мосгосстройнадзор совместно с Центром экспертиз обследует 50 объектов строительства, выполнив 400 исследований. 87 из них проведут на объектах реновации.</text:p>
      <text:p text:style-name="Text_20_body"><text:line-break/></text:p>
      <text:p text:style-name="Text_20_body">Напомним, в районе Коньково начал работу центр информирования по переселению жителей по программе реновации. Он расположен на ул. Профсоюзной, 96-1.</text:p>
      <text:p text:style-name="Text_20_body"><text:line-break/></text:p>
      <text:p text:style-name="Text_20_body">Фото: Москва За Калужской заставой</text:p>
      <text:p text:style-name="Text_20_body"><text:line-break/></text:p>
      <text:p text:style-name="Text_20_body"><text:line-break/></text:p>
      <text:p text:style-name="Text_20_body">Адрес страницы: <text:a xlink:type="simple" xlink:href="http://konkovo.mos.ru/presscenter/news/detail/9303389.html" office:name=""><text:span text:style-name="Definition">http://konkovo.mos.ru/presscenter/news/detail/9303389.html</text:span></text:a></text:p>
      <text:p text:style-name="Text_20_body"><text:a xlink:type="simple" xlink:href="http://konkovo.mos.ru" office:name=""><text:span text:style-name="Definition">Управа района Конь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09:49:34Z</meta:creation-date>
    <dc:date>2023-09-27T09:49:34Z</dc:date>
  </office:meta>
</office:document-meta>
</file>