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миклухо-маклая-планируется-построить-дом-культуры"/>На улице Миклухо-Маклая планируется построить дом культуры<text:bookmark-end text:name="на-улице-миклухо-маклая-планируется-построить-дом-культуры"/></text:h>
      <text:p text:style-name="First_20_paragraph">16.12.2020</text:p>
      <text:p text:style-name="Text_20_body"><text:span text:style-name="T1">Строительство дома культуры планируется в микрорайоне №6, на земельном участке по адресу: ул. Миклухо-Маклая, вл. 63, сообщает издание «Москва За Калужской заставой» со ссылкой на управление строительства, реконструкции и землепользования префектуры ЮЗАО.</text:span></text:p>
      <text:p text:style-name="Text_20_body">В редакцию газеты поступило письмо от нашей соседки Юлии Владимировны Тимченко: "Уважаемая редакция! Сейчас в микрорайон 6 Конькова пришла реновация, активно ведется строительство. Может быть, воспользоваться ситуацией и построить метро у нас? До ближайшей станции метро 20 минут. Есть свободный участок на ул. Миклухо-Маклая, рядом с домом 65. Сейчас его используют под платную парковку дорожной техники, которая работает с раннего утра до позднего вечера».</text:p>
      <text:p text:style-name="Text_20_body">Как рассказали в управлении строительства рассказали, что реконструкции и землепользования префектуры ЮЗАО, земельный участок по адресу: ул. Миклухо-Маклая, вл. 63 оформлен по договору безвозмездного срочного пользования ГБУ города Москвы «Жилищник района Коньково» для целей реализации уставной деятельности учреждения, на указанной территории расположена автобаза.</text:p>
      <text:p text:style-name="Text_20_body">В дальнейшем при реализации программы реновации на этом земельном участке планируется строительство дома культуры. Эти планы закреплены проектом планировки территории микрорайона 6 района Коньково и утверждены постановлением правительства Москвы от 3.08.2020 г. № 1168-ПП. А вот сооружение новой линии метрополитена в районе Коньково не планируется.</text:p>
      <text:p text:style-name="Text_20_body">Напомним, на территории нашего округа ведется строительство станций Большой кольцевой линии метрополитена «Зюзино», «Воронцовская» и «Улица Новаторов», а также Комунарской линии - «Улица Генерала Тюленева», «Российский университет дружбы народов», «Улица Новаторов».</text:p>
      <text:p text:style-name="Text_20_body"><text:span text:style-name="T1">Фото: «Москва За Калужской заставой»</text:span></text:p>
      <text:p text:style-name="Text_20_body"><text:line-break/></text:p>
      <text:p text:style-name="Text_20_body">Адрес страницы: <text:a xlink:type="simple" xlink:href="http://konkovo.mos.ru/presscenter/news/detail/9539771.html" office:name=""><text:span text:style-name="Definition">http://konkovo.mos.ru/presscenter/news/detail/9539771.html</text:span></text:a></text:p>
      <text:p text:style-name="Text_20_body"><text:a xlink:type="simple" xlink:href="http://konkovo.mos.ru" office:name=""><text:span text:style-name="Definition">Управа района Конь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14:59:32Z</meta:creation-date>
    <dc:date>2023-08-11T14:59:32Z</dc:date>
  </office:meta>
</office:document-meta>
</file>